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center"/>
      <style:text-properties fo:font-weight="bold" style:font-weight-asian="bold" fo:font-size="14pt" style:font-size-asian="14pt" style:font-size-complex="14pt"/>
    </style:style>
    <style:style style:name="P3" style:parent-style-name="Normal" style:family="paragraph">
      <style:text-properties fo:font-weight="bold" style:font-weight-asian="bold"/>
    </style:style>
    <style:style style:name="T4" style:parent-style-name="DefaultParagraphFont" style:family="text">
      <style:text-properties style:font-name="Arial" style:font-name-complex="Arial" fo:font-weight="bold" style:font-weight-asian="bold"/>
    </style:style>
    <style:style style:name="T5" style:parent-style-name="DefaultParagraphFont" style:family="text">
      <style:text-properties style:font-name="Arial" style:font-name-complex="Arial"/>
    </style:style>
    <style:style style:name="T6" style:parent-style-name="DefaultParagraphFont" style:family="text">
      <style:text-properties style:font-name="Arial" style:font-name-complex="Arial" fo:font-style="italic" style:font-style-asian="italic"/>
    </style:style>
    <style:style style:name="T7" style:parent-style-name="DefaultParagraphFont" style:family="text">
      <style:text-properties style:text-position="super 63.6%"/>
    </style:style>
    <style:style style:name="T8" style:parent-style-name="DefaultParagraphFont" style:family="text">
      <style:text-properties fo:font-style="italic" style:font-style-asian="italic"/>
    </style:style>
    <style:style style:name="P9" style:parent-style-name="Normal" style:family="paragraph">
      <style:text-properties fo:font-weight="bold" style:font-weight-asian="bold"/>
    </style:style>
    <style:style style:name="T10" style:parent-style-name="DefaultParagraphFont" style:family="text">
      <style:text-properties fo:font-style="italic" style:font-style-asian="italic"/>
    </style:style>
    <style:style style:name="T11" style:parent-style-name="FootnoteReference" style:family="text">
      <style:text-properties fo:font-style="italic" style:font-style-asian="italic"/>
    </style:style>
    <style:style style:name="T12" style:parent-style-name="DefaultParagraphFont" style:family="text">
      <style:text-properties fo:font-style="italic" style:font-style-asian="italic"/>
    </style:style>
    <style:style style:name="T13" style:parent-style-name="DefaultParagraphFont" style:family="text">
      <style:text-properties fo:font-style="italic" style:font-style-asian="italic"/>
    </style:style>
    <style:style style:name="T14" style:parent-style-name="DefaultParagraphFont" style:family="text">
      <style:text-properties fo:font-style="italic" style:font-style-asian="italic"/>
    </style:style>
    <style:style style:name="T15" style:parent-style-name="FootnoteReference" style:family="text">
      <style:text-properties fo:font-style="italic" style:font-style-asian="italic"/>
    </style:style>
    <style:style style:name="T16" style:parent-style-name="Hyperlink" style:family="text">
      <style:text-properties style:font-name="Arial" style:font-name-complex="Arial" fo:background-color="#FFFFFF"/>
    </style:style>
    <style:style style:name="T17" style:parent-style-name="DefaultParagraphFont" style:family="text">
      <style:text-properties style:font-name="Arial" style:font-name-complex="Arial" fo:color="#0E7744" fo:background-color="#FFFFFF"/>
    </style:style>
    <style:style style:name="T18" style:parent-style-name="DefaultParagraphFont" style:family="text">
      <style:text-properties style:font-name="Arial" style:font-name-complex="Arial" fo:font-size="9pt" style:font-size-asian="9pt" style:font-size-complex="9pt" fo:background-color="#FFFFFF"/>
    </style:style>
    <style:style style:name="T19" style:parent-style-name="DefaultParagraphFont" style:family="text">
      <style:text-properties style:font-name="Arial" style:font-name-complex="Arial" style:text-position="super 66.6%" fo:font-size="9pt" style:font-size-asian="9pt" style:font-size-complex="9pt" fo:background-color="#FFFFFF"/>
    </style:style>
    <style:style style:name="T20" style:parent-style-name="DefaultParagraphFont" style:family="text">
      <style:text-properties style:font-name="Arial" style:font-name-complex="Arial" fo:font-size="9pt" style:font-size-asian="9pt" style:font-size-complex="9pt" fo:background-color="#FFFFFF"/>
    </style:style>
    <style:style style:name="T21" style:parent-style-name="DefaultParagraphFont" style:family="text">
      <style:text-properties style:font-name="Arial" style:font-name-complex="Arial" fo:background-color="#FFFFFF"/>
    </style:style>
    <style:style style:name="T22" style:parent-style-name="DefaultParagraphFont" style:family="text">
      <style:text-properties fo:font-style="italic" style:font-style-asian="italic"/>
    </style:style>
    <style:style style:name="T23" style:parent-style-name="DefaultParagraphFont" style:family="text">
      <style:text-properties style:text-position="super 63.6%"/>
    </style:style>
    <style:style style:name="P24" style:parent-style-name="Normal" style:family="paragraph">
      <style:text-properties fo:font-weight="bold" style:font-weight-asian="bold"/>
    </style:style>
    <style:style style:name="P25" style:parent-style-name="Normal" style:family="paragraph">
      <style:text-properties fo:font-weight="bold" style:font-weight-asian="bold"/>
    </style:style>
    <style:style style:name="P26" style:parent-style-name="Normal" style:family="paragraph">
      <style:text-properties fo:font-weight="bold" style:font-weight-asian="bold"/>
    </style:style>
    <style:style style:name="P27" style:parent-style-name="Normal" style:family="paragraph">
      <style:text-properties style:font-name="Arial" style:font-name-complex="Arial" fo:color="#384350" fo:font-size="11.5pt" style:font-size-asian="11.5pt" style:font-size-complex="11.5pt" fo:background-color="#FFFFFF"/>
    </style:style>
    <style:style style:name="P28" style:parent-style-name="Normal" style:family="paragraph">
      <style:paragraph-properties fo:text-align="center"/>
    </style:style>
  </office:automatic-styles>
  <office:body>
    <office:text text:use-soft-page-breaks="true">
      <text:p text:style-name="P1">Waterford Migrant Integration Strategy</text:p>
      <text:p text:style-name="Normal"/>
      <text:p text:style-name="P3">Introduction:</text:p>
      <text:p text:style-name="Normal">The Committee of Waterford Migrant Integration Strategy<text:span text:style-name="FootnoteReference"><text:note text:note-class="footnote" text:id="_ftn0"><text:note-citation>1</text:note-citation><text:note-body><text:p text:style-name="FootnoteText"><text:s/>TOR – Terms of Reference can be sourced through Jonathan Codd, Waterford<text:s/>Council.<text:s/><text:span text:style-name="T4">Key aim':<text:s/></text:span><text:span text:style-name="T5">'</text:span><text:span text:style-name="T6">To create an inclusive environment in Waterford where all migrants, asylum seekers and refugees are active citizens within communities'.</text:span></text:p></text:note-body></text:note></text:span><text:s/>is<text:bookmark-start text:name="_GoBack"/><text:bookmark-end text:name="_GoBack"/><text:s/>currently in the process of establishing a Migrant Forum for Waterford City and County to enable<text:s/>and facilitate full participation of Migrant Communities in all facets of life in Waterford.</text:p>
      <text:p text:style-name="Normal">We recently conducted a tender procurement process for the first phase of this development to establish a Migrant Forum, and successfully appointed a Consultant who was ratified on Friday 7<text:span text:style-name="T7">th</text:span><text:s/>September. The work will entail engaging with Migrant populations in both the City and County to identify potential Forum leaders and members to highlight issues affecting Migrants in the area.</text:p>
      <text:p text:style-name="Normal">Waterford Migrant Integration Strategy (WMIS) Committee struggled with the definition of Migrant as noted in the National Migration Strategy –<text:s/><text:span text:style-name="T8">A Blueprint for the Future</text:span>, and felt that we needed a broader definition to encompass the Migrant communities residing in the Waterford area.</text:p>
      <text:p text:style-name="P9">National Definition:</text:p>
      <text:p text:style-name="Normal">Integration is defined in current Irish policy as the<text:span text:style-name="T10"><text:s/>‘ability to participate to the extent that a person needs and wishes in all of the major components of society without having to relinquish his or her own cultural identity</text:span><text:span text:style-name="T11"><text:note text:note-class="footnote" text:id="_ftn1"><text:note-citation>2</text:note-citation><text:note-body><text:p text:style-name="FootnoteText"><text:s/>Department of Justice, Equality and Law Reform (1999) Integration: a Two Way Process. Dublin. This is in conformity with the EU Common Basic Principles on Integration.</text:p></text:note-body></text:note></text:span><text:s/>. The Migrant Integration Strategy encompasses migrants and those of migrant background and envisages integration to encompass participation in the economic, social, cultural and political life of the State. Integration recognises the right of migrants to give expression to their own culture in a manner that does not conflict with the basic values of<text:s/>Irish society as reflected in Ireland’s Constitution and in law. As a two-way process, integration involves change for Irish society and institutions so that the benefits of greater diversity can be fully realised.</text:p>
      <text:p text:style-name="Normal"><text:s/>The Committee acknowledges the national<text:s/>definition but feels that there is not enough emphasis on those who are vulnerable and who currently cannot work due to status e.g. Asylum Seekers, the undocumented, victims of human trafficking, unaccompanied young Migrants. It is difficult to disaggregate Census details of economic migrants who are in Ireland to work, from victims of persecution who are not in this country out of choice but rather by circumstance of humanitarian safety that they did not have in their home country.</text:p>
      <text:p text:style-name="Normal">“<text:span text:style-name="T12">Migration and Diversit</text:span><text:span text:style-name="T13">y is the seventh thematic report from Census 2016. The Report presents information on the non-Irish national population in Ireland including the different nationalities, their age profile, marital status, language spoken, as well as education and employmen</text:span><text:span text:style-name="T14">t status.</text:span><text:span text:style-name="T15"><text:note text:note-class="footnote" text:id="_ftn2"><text:note-citation>3</text:note-citation><text:note-body><text:p text:style-name="FootnoteText"><text:s/><text:a xlink:href="https://www.cso.ie/en/csolatestnews/presspages/2017/census2016profile7-migrationanddiversity" office:target-frame-name="_top" xlink:show="replace"><text:span text:style-name="T16">https://www.cso.ie/en/csolatestnews/presspages/2017/census2016profile7-migrationanddiversity</text:span></text:a><text:span text:style-name="T17">,<text:s/></text:span><text:span text:style-name="T18">sourced 7</text:span><text:span text:style-name="T19">th</text:span><text:span text:style-name="T20"><text:s/>September 2018.</text:span><text:span text:style-name="T21"><text:s/></text:span></text:p></text:note-body></text:note></text:span><text:span text:style-name="T22">”</text:span></text:p>
      <text:soft-page-break/>
      <text:p text:style-name="Normal">CSO 2016<text:s/>identifies that 535,475 non Irish nationals from 200 different nations were living in Ireland in April 2016. It lists Waterford as having a non-Irish population of 9.7% with a strong emphasis on residents from UK, Poland, Lithuania, Romania and other EU States, there is not enough information on the non EEA (European Economic Area) residents – known as 3<text:span text:style-name="T23">rd</text:span><text:s/>Country Nationals who are born outside of the EEA Structure.</text:p>
      <text:p text:style-name="P24">Direct Provision Accommodation System:</text:p>
      <text:p text:style-name="Normal">Waterford is somewhat unique in that it has currently<text:s/>four Direct Provision Centres (DPCs) housing more than three hundred Asylum Seekers (including individuals and families with children) in the area (two in Waterford City and two in Tramore), there is also an EROC Centre (Emergency Refugee Orientation Centre) that houses Programme Refugees from Syria in the County at Clonea. Humanitarian Service Providers (ISU) also included supports and services to a DPC in South Tipperary due to the close proximity to Waterford through Outreach work.</text:p>
      <text:p text:style-name="P25">Integration:</text:p>
      <text:p text:style-name="Normal">In order<text:s/>to ensure that we deliver long-lasting actions that benefit the whole of society in Co. Waterford we need to ensure that the more vulnerable communities are fully included. Therefore we are seeking and would welcome your ratification of our endeavour to expand on the national definition of Migrant to a more all-encompassing version for the purposes of establishing a Migrant Forum and subsequently an Integration Strategy going forward. The committee has contacted the Irish Immigration Council in this regard<text:s/>and feels that an all-inclusive policy is the correct approach. National policy is shifting in<text:s/>a similar fashion where access to education and employment is progressing for migrants whose legal status is compromised, under review or non-existent.</text:p>
      <text:p text:style-name="P26">The Committee of Waterford Migrant Integration Strategy hereby requests the endorsement of Waterford LCDC <text:s/>to pursue an all-inclusive policy in the development of a Migrant Integration Strategy.</text:p>
      <text:p text:style-name="P27"/>
      <text:p text:style-name="Normal"><text:s/>Johnny Codd,</text:p>
      <text:p text:style-name="Normal">Committee Co-ordinator,<text:s/></text:p>
      <text:p text:style-name="P28">On Behalf of Waterford Migrant Integration Strategy Committe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IE"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Emphasis" style:display-name="Emphasis" style:family="text" style:parent-style-name="DefaultParagraphFont">
      <style:text-properties fo:font-style="italic" style:font-style-asian="italic" style:font-style-complex="italic"/>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IE"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
    <dc:description/>
    <dc:subject/>
    <meta:initial-creator>Anne Nolan</meta:initial-creator>
    <dc:creator>Jonathon Codd</dc:creator>
    <meta:creation-date>2018-09-10T08:50:00Z</meta:creation-date>
    <dc:date>2018-09-12T13:11:00Z</dc:date>
    <meta:print-date>2018-09-12T11:57:00Z</meta:print-date>
    <meta:template xlink:href="Normal.dotm" xlink:type="simple"/>
    <meta:editing-cycles>9</meta:editing-cycles>
    <meta:editing-duration>PT6480S</meta:editing-duration>
    <meta:document-statistic meta:page-count="2" meta:paragraph-count="9" meta:word-count="701" meta:character-count="4694" meta:row-count="33" meta:non-whitespace-character-count="4002"/>
  </office:meta>
</office:document-meta>
</file>